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/>
    <style:font-face style:name="NSimSun" svg:font-family="NSimSun"/>
    <style:font-face style:name="OpenSymbol" svg:font-family="OpenSymbol" style:font-charset="x-symbol"/>
    <style:font-face style:name="Yu Mincho" svg:font-family="'Yu Mincho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color="#c9211e" loext:opacity="100%" style:font-name="Calibri1" fo:font-size="36pt" fo:font-style="normal" fo:font-weight="bold" officeooo:rsid="0701ec5d" officeooo:paragraph-rsid="03242163" style:font-size-asian="36pt" style:font-style-asian="normal" style:font-weight-asian="bold" style:font-size-complex="36pt" style:font-style-complex="normal" style:font-weight-complex="bold"/>
    </style:style>
    <style:style style:name="P2" style:family="paragraph" style:parent-style-name="Standard">
      <style:text-properties style:font-name="Calibri1" fo:font-size="15pt" style:text-underline-style="solid" style:text-underline-width="auto" style:text-underline-color="font-color" fo:font-weight="bold" officeooo:rsid="0638819d" officeooo:paragraph-rsid="0638819d" style:font-size-asian="15pt" style:font-weight-asian="bold" style:font-size-complex="15pt" style:font-weight-complex="bold"/>
    </style:style>
    <style:style style:name="P3" style:family="paragraph" style:parent-style-name="Standard">
      <style:text-properties style:font-name="Calibri1" fo:font-size="15pt" style:text-underline-style="solid" style:text-underline-width="auto" style:text-underline-color="font-color" fo:font-weight="normal" officeooo:rsid="0640e136" officeooo:paragraph-rsid="068ebb39" style:font-size-asian="15pt" style:font-weight-asian="normal" style:font-size-complex="15pt" style:font-weight-complex="normal"/>
    </style:style>
    <style:style style:name="P4" style:family="paragraph" style:parent-style-name="Standard">
      <style:text-properties style:font-name="Calibri1" fo:font-size="15pt" style:text-underline-style="solid" style:text-underline-width="auto" style:text-underline-color="font-color" fo:font-weight="normal" officeooo:rsid="063d0933" officeooo:paragraph-rsid="06629953" style:font-size-asian="15pt" style:font-weight-asian="normal" style:font-size-complex="15pt" style:font-weight-complex="normal"/>
    </style:style>
    <style:style style:name="P5" style:family="paragraph" style:parent-style-name="Standard">
      <style:text-properties style:font-name="Calibri1" fo:font-size="15pt" style:text-underline-style="solid" style:text-underline-width="auto" style:text-underline-color="font-color" fo:font-weight="normal" officeooo:rsid="063d0933" officeooo:paragraph-rsid="0640e136" style:font-size-asian="15pt" style:font-weight-asian="normal" style:font-size-complex="15pt" style:font-weight-complex="normal"/>
    </style:style>
    <style:style style:name="P6" style:family="paragraph" style:parent-style-name="Standard">
      <style:text-properties style:font-name="Calibri1" fo:font-size="15pt" style:text-underline-style="none" fo:font-weight="normal" officeooo:rsid="0638819d" officeooo:paragraph-rsid="0640e136" style:font-size-asian="15pt" style:font-weight-asian="normal" style:font-size-complex="15pt" style:font-weight-complex="normal"/>
    </style:style>
    <style:style style:name="P7" style:family="paragraph" style:parent-style-name="Standard">
      <style:text-properties style:font-name="Calibri1" fo:font-size="15pt" style:text-underline-style="solid" style:text-underline-width="auto" style:text-underline-color="font-color" fo:font-weight="normal" officeooo:rsid="0638e775" officeooo:paragraph-rsid="0638e775" style:font-size-asian="15pt" style:font-weight-asian="normal" style:font-size-complex="15pt" style:font-weight-complex="normal"/>
    </style:style>
    <style:style style:name="P8" style:family="paragraph" style:parent-style-name="Standard">
      <style:text-properties style:font-name="Calibri1" fo:font-size="15pt" style:text-underline-style="none" fo:font-weight="normal" officeooo:rsid="063a6f80" officeooo:paragraph-rsid="0698e15d" style:font-size-asian="15pt" style:font-weight-asian="normal" style:font-size-complex="15pt" style:font-weight-complex="normal"/>
    </style:style>
    <style:style style:name="P9" style:family="paragraph" style:parent-style-name="Standard">
      <style:text-properties style:font-name="Calibri1" fo:font-size="15pt" style:text-underline-style="none" fo:font-weight="normal" officeooo:rsid="069aee64" officeooo:paragraph-rsid="069aee64" style:font-size-asian="15pt" style:font-weight-asian="normal" style:font-size-complex="15pt" style:font-weight-complex="normal"/>
    </style:style>
    <style:style style:name="P10" style:family="paragraph" style:parent-style-name="Standard">
      <style:text-properties style:font-name="Calibri1" fo:font-size="15pt" style:text-underline-style="none" fo:font-weight="normal" officeooo:rsid="06451442" officeooo:paragraph-rsid="068ebb39" style:font-size-asian="15pt" style:font-weight-asian="normal" style:font-size-complex="15pt" style:font-weight-complex="normal"/>
    </style:style>
    <style:style style:name="P11" style:family="paragraph" style:parent-style-name="Standard">
      <style:text-properties style:font-name="Calibri1" fo:font-size="15pt" style:text-underline-style="none" fo:font-weight="normal" officeooo:rsid="064395aa" officeooo:paragraph-rsid="06cc8a64" style:font-size-asian="15pt" style:font-weight-asian="normal" style:font-size-complex="15pt" style:font-weight-complex="normal"/>
    </style:style>
    <style:style style:name="P12" style:family="paragraph" style:parent-style-name="Standard">
      <style:text-properties style:font-name="Calibri1" fo:font-size="15pt" style:text-underline-style="none" fo:font-weight="normal" officeooo:rsid="06636a9f" officeooo:paragraph-rsid="06636a9f" style:font-size-asian="15pt" style:font-weight-asian="normal" style:font-size-complex="15pt" style:font-weight-complex="normal"/>
    </style:style>
    <style:style style:name="P13" style:family="paragraph" style:parent-style-name="Standard">
      <style:text-properties style:font-name="Calibri1" fo:font-size="15pt" style:text-underline-style="none" fo:font-weight="normal" officeooo:rsid="06641acc" officeooo:paragraph-rsid="06641acc" style:font-size-asian="15pt" style:font-weight-asian="normal" style:font-size-complex="15pt" style:font-weight-complex="normal"/>
    </style:style>
    <style:style style:name="P14" style:family="paragraph" style:parent-style-name="Standard">
      <style:text-properties style:font-name="Calibri1" fo:font-size="15pt" style:text-underline-style="none" fo:font-weight="normal" officeooo:rsid="06c5f26e" officeooo:paragraph-rsid="06c5f26e" style:font-size-asian="15pt" style:font-weight-asian="normal" style:font-size-complex="15pt" style:font-weight-complex="normal"/>
    </style:style>
    <style:style style:name="P15" style:family="paragraph" style:parent-style-name="Standard">
      <style:text-properties style:font-name="Calibri1" fo:font-size="15pt" style:text-underline-style="none" fo:font-weight="normal" officeooo:rsid="06c74cd6" officeooo:paragraph-rsid="06c74cd6" style:font-size-asian="13.1000003814697pt" style:font-weight-asian="normal" style:font-size-complex="15pt" style:font-weight-complex="normal"/>
    </style:style>
    <style:style style:name="P16" style:family="paragraph" style:parent-style-name="Standard">
      <style:text-properties style:font-name="Calibri1" fo:font-size="15pt" style:text-underline-style="none" fo:font-weight="normal" officeooo:rsid="06c7d723" officeooo:paragraph-rsid="06c7d723" style:font-size-asian="13.1000003814697pt" style:font-weight-asian="normal" style:font-size-complex="15pt" style:font-weight-complex="normal"/>
    </style:style>
    <style:style style:name="P17" style:family="paragraph" style:parent-style-name="Standard">
      <style:text-properties style:font-name="Calibri1" fo:font-size="15pt" style:text-underline-style="none" fo:font-weight="normal" officeooo:rsid="06d999fd" officeooo:paragraph-rsid="06d999fd" style:font-size-asian="13.1000003814697pt" style:font-weight-asian="normal" style:font-size-complex="15pt" style:font-weight-complex="normal"/>
    </style:style>
    <style:style style:name="P18" style:family="paragraph" style:parent-style-name="Standard">
      <style:text-properties style:font-name="Calibri1" fo:font-size="12pt" style:text-underline-style="none" fo:font-weight="bold" officeooo:rsid="06872ea3" officeooo:paragraph-rsid="06d999fd" style:font-size-asian="12pt" style:font-weight-asian="bold" style:font-size-complex="12pt" style:font-weight-complex="bold"/>
    </style:style>
    <style:style style:name="P19" style:family="paragraph" style:parent-style-name="Standard">
      <style:text-properties style:font-name="Calibri1" fo:font-size="12pt" style:text-underline-style="none" fo:font-weight="normal" officeooo:rsid="064aa396" officeooo:paragraph-rsid="08dfac88" style:font-size-asian="12pt" style:font-weight-asian="normal" style:font-size-complex="12pt" style:font-weight-complex="normal"/>
    </style:style>
    <style:style style:name="T1" style:family="text">
      <style:text-properties officeooo:rsid="08f4efaf"/>
    </style:style>
    <style:style style:name="T2" style:family="text">
      <style:text-properties style:text-underline-style="none"/>
    </style:style>
    <style:style style:name="T3" style:family="text">
      <style:text-properties style:text-underline-style="none" fo:font-weight="bold" officeooo:rsid="063ef2e8" style:font-weight-asian="bold" style:font-weight-complex="bold"/>
    </style:style>
    <style:style style:name="T4" style:family="text">
      <style:text-properties style:text-underline-style="none" officeooo:rsid="063ef2e8"/>
    </style:style>
    <style:style style:name="T5" style:family="text">
      <style:text-properties style:text-underline-style="none" officeooo:rsid="06629953"/>
    </style:style>
    <style:style style:name="T6" style:family="text">
      <style:text-properties style:text-underline-style="none" officeooo:rsid="06903ef6"/>
    </style:style>
    <style:style style:name="T7" style:family="text">
      <style:text-properties style:text-underline-style="solid" style:text-underline-width="auto" style:text-underline-color="font-color" officeooo:rsid="063c71f4"/>
    </style:style>
    <style:style style:name="T8" style:family="text">
      <style:text-properties style:text-underline-style="solid" style:text-underline-width="auto" style:text-underline-color="font-color"/>
    </style:style>
    <style:style style:name="T9" style:family="text">
      <style:text-properties style:text-underline-style="solid" style:text-underline-width="auto" style:text-underline-color="font-color" officeooo:rsid="063bd032"/>
    </style:style>
    <style:style style:name="T10" style:family="text">
      <style:text-properties officeooo:rsid="063c71f4"/>
    </style:style>
    <style:style style:name="T11" style:family="text">
      <style:text-properties officeooo:rsid="0642c55d"/>
    </style:style>
    <style:style style:name="T12" style:family="text">
      <style:text-properties officeooo:rsid="06909ff1"/>
    </style:style>
    <style:style style:name="T13" style:family="text">
      <style:text-properties officeooo:rsid="063bd032"/>
    </style:style>
    <style:style style:name="T14" style:family="text">
      <style:text-properties officeooo:rsid="081842e0"/>
    </style:style>
    <style:style style:name="T15" style:family="text">
      <style:text-properties officeooo:rsid="0698e15d"/>
    </style:style>
    <style:style style:name="T16" style:family="text">
      <style:text-properties officeooo:rsid="0692d6e8"/>
    </style:style>
    <style:style style:name="T17" style:family="text">
      <style:text-properties officeooo:rsid="0645caf6"/>
    </style:style>
    <style:style style:name="T18" style:family="text">
      <style:text-properties style:text-underline-style="solid" style:text-underline-width="auto" style:text-underline-color="font-color" officeooo:rsid="06cb63b5"/>
    </style:style>
    <style:style style:name="T19" style:family="text">
      <style:text-properties fo:font-weight="bold" style:font-weight-asian="bold" style:font-weight-complex="bold"/>
    </style:style>
    <style:style style:name="T20" style:family="text">
      <style:text-properties fo:font-weight="bold" officeooo:rsid="06cc7035" style:font-weight-asian="bold" style:font-weight-complex="bold"/>
    </style:style>
    <style:style style:name="T21" style:family="text">
      <style:text-properties officeooo:rsid="06cc7035"/>
    </style:style>
    <style:style style:name="T22" style:family="text">
      <style:text-properties fo:font-weight="bold" officeooo:rsid="06cc8a64" style:font-weight-asian="bold" style:font-weight-complex="bold"/>
    </style:style>
    <style:style style:name="T23" style:family="text">
      <style:text-properties officeooo:rsid="06cc8a64"/>
    </style:style>
    <style:style style:name="T24" style:family="text">
      <style:text-properties fo:font-weight="bold" officeooo:rsid="06ce68d1" style:font-weight-asian="bold" style:font-weight-complex="bold"/>
    </style:style>
    <style:style style:name="T25" style:family="text">
      <style:text-properties officeooo:rsid="06cb63b5"/>
    </style:style>
    <style:style style:name="T26" style:family="text">
      <style:text-properties style:font-name-asian="Calibri" style:font-name-complex="Calibri"/>
    </style:style>
    <style:style style:name="T27" style:family="text">
      <style:text-properties style:font-name-asian="NSimSun" style:font-name-complex="Lucida Sans1"/>
    </style:style>
    <style:style style:name="T28" style:family="text">
      <style:text-properties officeooo:rsid="06641acc" style:font-name-asian="NSimSun" style:font-name-complex="Lucida Sans1"/>
    </style:style>
    <style:style style:name="T29" style:family="text">
      <style:text-properties fo:font-size="14pt" style:font-size-asian="14pt" style:font-size-complex="14pt"/>
    </style:style>
    <style:style style:name="T30" style:family="text">
      <style:text-properties style:text-underline-style="solid" style:text-underline-width="auto" style:text-underline-color="font-color" officeooo:rsid="06c9559c"/>
    </style:style>
    <style:style style:name="T31" style:family="text">
      <style:text-properties officeooo:rsid="06ca73de"/>
    </style:style>
    <style:style style:name="T32" style:family="text">
      <style:text-properties officeooo:rsid="06da9211"/>
    </style:style>
    <style:style style:name="T33" style:family="text">
      <style:text-properties fo:font-size="11pt" style:font-size-asian="11pt" style:font-size-complex="11pt"/>
    </style:style>
    <style:style style:name="T34" style:family="text">
      <style:text-properties fo:font-size="11pt" officeooo:rsid="06d9b2b1" style:font-size-asian="11pt" style:font-size-complex="11pt"/>
    </style:style>
    <style:style style:name="T35" style:family="text">
      <style:text-properties fo:font-weight="normal" officeooo:rsid="06873a14" style:font-weight-asian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Traveller</text:p>
      <text:p text:style-name="P2">Traveller Charaktererschaffung <text:span text:style-name="T1">(alternativ)</text:span></text:p>
      <text:p text:style-name="P3">Name, Geschlecht</text:p>
      <text:p text:style-name="P3"><text:span text:style-name="T2"><text:tab/><text:tab/><text:tab/><text:tab/></text:span>Alter, Kontakte, Ausrüstung/Waffen, Implantate/Medikamente, Geld</text:p>
      <text:p text:style-name="P4">Spezies:<text:span text:style-name="T2"> </text:span><text:span text:style-name="T3">Mensch, Vargr </text:span><text:span text:style-name="T4">(</text:span><text:span text:style-name="T5">Stärke-1 Geschick+1 Ausdauer-1</text:span><text:span text:style-name="T4">), </text:span><text:span text:style-name="T3">Aslan</text:span><text:span text:style-name="T4"> (</text:span><text:span text:style-name="T5">Stärke+2 Geschick-2</text:span><text:span text:style-name="T4">)</text:span></text:p>
      <text:p text:style-name="P5">Heimatwelt:<text:span text:style-name="T2"> Technologie? </text:span><text:span text:style-name="T6">Recht? </text:span><text:span text:style-name="T2">Wüste, Eis, Wasser, Raumstation, Asteroidengürtel, …</text:span></text:p>
      <text:p text:style-name="P6"><text:span text:style-name="T7">2</text:span><text:span text:style-name="T8">w6 </text:span><text:span text:style-name="T9">Attribute</text:span><text:span text:style-name="T8">:</text:span><text:tab/>Stärke/Geschick/Ausdauer<text:tab/>Intellekt/<text:span text:style-name="T10">B</text:span>ildung/Sozialstatus</text:p>
      <text:p text:style-name="P7">Hintergrund-Fertigkeiten (<text:span text:style-name="T11">bis 18</text:span>): Ausbildung<text:span text:style-name="T12">sm</text:span>od+3 <text:span text:style-name="T11">Fertigkeiten </text:span><text:span text:style-name="T13">aus folgender Liste:</text:span></text:p>
      <text:p text:style-name="P8">Verwaltung, Tiere, <text:span text:style-name="T14">Unterhaltung</text:span>, Athletik, <text:span text:style-name="T15">Geselligkeit</text:span>, Fahren, Elektronik, Fliegen, Mechanik, Medizin, <text:span text:style-name="T15">W</text:span>issenschaft, Seefahrt, Sprache, Unterwelt, Überleben, Raumanzug, Beruf</text:p>
      <text:p text:style-name="P9">ein Skill in Gruppe → alle 0</text:p>
      <text:p text:style-name="P10"><text:span text:style-name="T8">Karriere:</text:span> 4 Jahre <text:span text:style-name="T16">pro Phase</text:span></text:p>
      <text:p text:style-name="P10">Bewerbung – <text:span text:style-name="T17">Fertigkeit/Attribut</text:span> – Herausforderung – Ereignis – Beförderung – Vorteil;<text:line-break/>wenn nicht genommen: Einberufung oder <text:span text:style-name="T17">Herumtreiber/</text:span>Drifter; </text:p>
      <text:p text:style-name="P11"><text:span text:style-name="T18">Vork</text:span><text:span text:style-name="T8">arriere:</text:span> <text:span text:style-name="T19">Uni</text:span> <text:span text:style-name="T17">[Bildung/Intellekt];</text:span> <text:span text:style-name="T19">Militärakademie</text:span> <text:span text:style-name="T17">[Ausdauer/Intellekt]; </text:span><text:span text:style-name="T20">Kolonie</text:span><text:span text:style-name="T21"> </text:span><text:span text:style-name="T17">[Intellekt/</text:span><text:span text:style-name="T21">Ausdauer</text:span><text:span text:style-name="T17">]; </text:span><text:span text:style-name="T22">Handelsakademie</text:span><text:span text:style-name="T23"> [</text:span><text:span text:style-name="T17">Intellekt/</text:span><text:span text:style-name="T23">Sozialstatus]; </text:span><text:span text:style-name="T24">Psioniker; Harte Schule; Belter/Spacer; </text:span></text:p>
      <text:p text:style-name="P12"><text:span text:style-name="T18">Weiterbildung:</text:span><text:span text:style-name="T25"> </text:span>8 volle Wochen→Bildung<text:span text:style-name="T26">≥</text:span><text:span text:style-name="T27">8; →0</text:span><text:span text:style-name="T28"> →1 →2 (16 W.) →3 (24 W.) →4 (32 W.)</text:span></text:p>
      <text:p text:style-name="P13"><text:span text:style-name="T27">maximale Fertigkeiten </text:span><text:span text:style-name="T26">≤</text:span><text:span text:style-name="T27"> 3*(Intellekt+Bildung)</text:span></text:p>
      <text:p text:style-name="P14"><text:span text:style-name="T8">Kontakte:</text:span> <text:span text:style-name="T29">1 Jugendfreund 2 Kollege 4 Behörde/Firma 4 Militär 5 Spezialist 6 Regierung/Adel</text:span></text:p>
      <text:p text:style-name="P15"><text:span text:style-name="T30">alternative </text:span><text:span text:style-name="T8">Attribute:</text:span> 12w6 frei zuteilen; min. 2 zweistellige; </text:p>
      <text:p text:style-name="P16"><text:span text:style-name="T30">alternative </text:span><text:span text:style-name="T8">Skills:</text:span> Hintergrund-Paket <text:span text:style-name="T31">(bis 22) </text:span>+ Karriere-Paket</text:p>
      <text:p text:style-name="P17"><text:span text:style-name="T8">Punktesystem:</text:span> 250 Punkte: <text:span text:style-name="T32">Companion S.23 </text:span>Skills: 0←3 1←6 2←18 3←30 4←45</text:p>
      <text:p text:style-name="P17">Attribute: <text:span text:style-name="T33">0←0 1←1 2←2 3←4 4←6 5←8 6←11 7←14 8←17 9←21 10←25 11←29 </text:span><text:span text:style-name="T34">12←34 13←39 14←44 15←50</text:span></text:p>
      <text:p text:style-name="P18"><text:span text:style-name="T35"/></text:p>
      <text:p text:style-name="P19"><text:span text:style-name="T35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/>
    <style:font-face style:name="NSimSun" svg:font-family="NSimSun"/>
    <style:font-face style:name="OpenSymbol" svg:font-family="OpenSymbol" style:font-charset="x-symbol"/>
    <style:font-face style:name="Yu Mincho" svg:font-family="'Yu Mincho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MS Gothic" style:font-family-asian="'MS Gothic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95mm" style:type="center"/>
          <style:tab-stop style:position="190.01m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95mm" style:type="center"/>
          <style:tab-stop style:position="190.01mm" style:type="right"/>
        </style:tab-stops>
      </style:paragraph-properties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2.47mm" fo:margin-bottom="2.12mm" style:contextual-spacing="false"/>
      <style:text-properties style:font-name="Liberation Serif" fo:font-family="'Liberation Serif'" style:font-family-generic="roman" style:font-pitch="variable" fo:font-size="14pt" fo:font-weight="bold" style:font-name-asian="Yu Mincho" style:font-family-asian="'Yu Mincho'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4.23mm" fo:margin-bottom="2.12mm" style:contextual-spacing="false"/>
      <style:text-properties style:font-name="Liberation Serif" fo:font-family="'Liberation Serif'" style:font-family-generic="roman" style:font-pitch="variable" fo:font-size="24pt" fo:font-weight="bold" style:font-name-asian="Yu Mincho" style:font-family-asian="'Yu Mincho'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fo:font-weight="normal" style:font-name-asian="OpenSymbol" style:font-family-asian="OpenSymbol" style:font-charset-asian="x-symbol" style:font-weight-asian="normal" style:font-name-complex="OpenSymbol" style:font-family-complex="OpenSymbol" style:font-charset-complex="x-symbol" style:font-weight-complex="norma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  <style:text-properties fo:font-size="10pt" officeooo:paragraph-rsid="0701ad48" style:font-size-asian="10pt" style:font-size-complex="10pt"/>
    </style:style>
    <style:style style:name="MT1" style:family="text">
      <style:text-properties officeooo:rsid="01c8f42b"/>
    </style:style>
    <style:style style:name="MT2" style:family="text">
      <style:text-properties officeooo:rsid="0701ad48"/>
    </style:style>
    <style:style style:name="MT3" style:family="text">
      <style:text-properties officeooo:rsid="09256788"/>
    </style:style>
    <style:style style:name="MT4" style:family="text">
      <style:text-properties officeooo:rsid="09291097"/>
    </style:style>
    <style:style style:name="MT5" style:family="text">
      <style:text-properties fo:color="#000000" loext:opacity="100%" style:font-name="Calibri1" officeooo:rsid="0701ec5d"/>
    </style:style>
    <style:style style:name="MT6" style:family="text">
      <style:text-properties fo:color="#000000" loext:opacity="100%" style:font-name="Calibri1" officeooo:rsid="0927f390"/>
    </style:style>
    <style:style style:name="MT7" style:family="text">
      <style:text-properties fo:color="#000000" loext:opacity="100%" style:font-name="Calibri1" officeooo:rsid="042c5230"/>
    </style:style>
    <style:style style:name="MT8" style:family="text">
      <style:text-properties fo:color="#000000" loext:opacity="100%" style:font-name="Calibri1" officeooo:rsid="0012935e"/>
    </style:style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columns fo:column-count="1" fo:column-gap="0mm"/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>
        <style:header-footer-properties fo:min-height="3mm" fo:margin-left="0mm" fo:margin-right="0mm" fo:margin-top="1.01m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202</text:span><text:span text:style-name="MT2">6</text:span><text:span text:style-name="MT1">-0</text:span><text:span text:style-name="MT3">9</text:span><text:span text:style-name="MT1">-</text:span><text:span text:style-name="MT3">0</text:span><text:span text:style-name="MT4">8</text:span><text:tab/><text:bookmark-start text:name="PageNumWizard_FOOTER_Standard1"/><text:page-number text:select-page="current">1</text:page-number><text:bookmark-end text:name="PageNumWizard_FOOTER_Standard1"/><text:tab/> <text:span text:style-name="MT5">Traveller </text:span><text:span text:style-name="MT6">Charaktererschaffung alternativ</text:span><text:span text:style-name="MT7">.</text:span><text:span text:style-name="MT8">odt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9-08T09:57:28.552796500</dc:date>
    <meta:editing-duration>P8DT6H26M51S</meta:editing-duration>
    <meta:editing-cycles>2254</meta:editing-cycles>
    <meta:generator>LibreOffice/26.2.1.2$Windows_X86_64 LibreOffice_project/620$Build-2</meta:generator>
    <meta:print-date>2026-08-31T16:50:13.048134800</meta:print-date>
    <meta:printed-by>PDF-Dateien</meta:printed-by>
    <meta:document-statistic meta:table-count="0" meta:image-count="0" meta:object-count="0" meta:page-count="1" meta:paragraph-count="21" meta:word-count="175" meta:character-count="1585" meta:non-whitespace-character-count="1418"/>
  </office:meta>
</office:document-meta>
</file>